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text-properties fo:font-weight="bold" style:font-weight-asian="bold" style:font-weight-complex="bold"/>
    </style:style>
    <style:style style:name="P2" style:parent-style-name="Normal" style:family="paragraph">
      <style:paragraph-properties fo:text-align="center"/>
      <style:text-properties fo:font-weight="bold" style:font-weight-asian="bold" style:font-weight-complex="bold"/>
    </style:style>
    <style:style style:name="P3" style:parent-style-name="Normal" style:family="paragraph">
      <style:text-properties fo:font-weight="bold" style:font-weight-asian="bold" style:font-weight-complex="bold"/>
    </style:style>
    <style:style style:name="P4" style:parent-style-name="Normal" style:family="paragraph">
      <style:text-properties fo:font-weight="bold" style:font-weight-asian="bold" style:font-weight-complex="bold"/>
    </style:style>
    <style:style style:name="P5" style:parent-style-name="Normal" style:list-style-name="LFO1" style:family="paragraph"/>
    <style:style style:name="P6" style:parent-style-name="Normal" style:list-style-name="LFO1" style:family="paragraph"/>
    <style:style style:name="P7" style:parent-style-name="Normal" style:list-style-name="LFO1" style:family="paragraph"/>
    <style:style style:name="P8" style:parent-style-name="Normal" style:list-style-name="LFO1" style:family="paragraph"/>
    <style:style style:name="P9" style:parent-style-name="Normal" style:list-style-name="LFO1" style:family="paragraph"/>
    <style:style style:name="P10" style:parent-style-name="Normal" style:family="paragraph">
      <style:text-properties fo:font-weight="bold" style:font-weight-asian="bold" style:font-weight-complex="bold"/>
    </style:style>
    <style:style style:name="P11" style:parent-style-name="Normal" style:list-style-name="LFO2" style:family="paragraph"/>
    <style:style style:name="P12" style:parent-style-name="Normal" style:list-style-name="LFO2" style:family="paragraph"/>
    <style:style style:name="P13" style:parent-style-name="Normal" style:list-style-name="LFO2" style:family="paragraph"/>
    <style:style style:name="P14" style:parent-style-name="Normal" style:list-style-name="LFO2" style:family="paragraph"/>
    <style:style style:name="P15" style:parent-style-name="Normal" style:list-style-name="LFO2" style:family="paragraph"/>
    <style:style style:name="P16" style:parent-style-name="Normal" style:family="paragraph">
      <style:text-properties fo:font-weight="bold" style:font-weight-asian="bold" style:font-weight-complex="bold"/>
    </style:style>
    <style:style style:name="P17" style:parent-style-name="Normal" style:family="paragraph">
      <style:text-properties fo:font-weight="bold" style:font-weight-asian="bold" style:font-weight-complex="bold"/>
    </style:style>
    <style:style style:name="P18" style:parent-style-name="Normal" style:family="paragraph">
      <style:text-properties fo:font-weight="bold" style:font-weight-asian="bold" style:font-weight-complex="bold"/>
    </style:style>
    <style:style style:name="T19" style:parent-style-name="DefaultParagraphFont" style:family="text">
      <style:text-properties fo:language="ro" fo:country="RO"/>
    </style:style>
  </office:automatic-styles>
  <office:body>
    <office:text text:use-soft-page-breaks="true">
      <text:p text:style-name="P1">NOTĂ DE FUNDAMENTARE</text:p>
      <text:p text:style-name="P2">La Propunerea de Hotărâre nr. 9 privind aprobarea Procedurii de recrutare a personalului<text:s/>temporar suport al Fundației INNOCORE</text:p>
      <text:p text:style-name="P3">I. Descrierea situației actuale</text:p>
      <text:p text:style-name="Normal">În contextul operaționalizării activităților Fundației INNOCORE și al necesității ocupării posturilor aprobate prin organigramă și statul de funcții, se impune instituirea unui cadru procedural unitar pentru recrutarea și selecția personalului.</text:p>
      <text:p text:style-name="Normal">În prezent, este necesară reglementarea modului de desfășurare a procesului de recrutare, astfel încât ocuparea posturilor să se realizeze în condiții de legalitate, transparență, obiectivitate și eficiență, cu respectarea principiilor egalității de șanse, nediscriminării, competenței și profesionalismului.</text:p>
      <text:p text:style-name="Normal">Procedura propusă stabilește responsabilitățile structurilor implicate, etapele procesului de selecție, atribuțiile comisiilor de selecție și de soluționare a contestațiilor, precum și modalitatea de validare și comunicare a rezultatelor.</text:p>
      <text:p text:style-name="P4">II. Scopul proiectului de hotărâre</text:p>
      <text:p text:style-name="Normal">Proiectul de hotărâre are ca obiect aprobarea Procedurii de recrutare a personalului<text:s/>temporar suport<text:s/>Fundației INNOCORE, în vederea asigurării unui mecanism clar, predictibil și transparent pentru ocuparea posturilor aprobate în cadrul fundației.</text:p>
      <text:p text:style-name="Normal">Adoptarea procedurii urmărește:</text:p>
      <text:list text:style-name="LFO1" text:continue-numbering="true">
        <text:list-item>
          <text:p text:style-name="P5">asigurarea unui proces de recrutare bazat pe competență și merit;</text:p>
        </text:list-item>
        <text:list-item>
          <text:p text:style-name="P6">respectarea principiilor transparenței, egalității de șanse și nediscriminării;</text:p>
        </text:list-item>
        <text:list-item>
          <text:p text:style-name="P7">stabilirea etapelor și responsabilităților în cadrul procesului de recrutare;</text:p>
        </text:list-item>
        <text:list-item>
          <text:p text:style-name="P8">asigurarea trasabilității și documentării întregului proces de selecție;</text:p>
        </text:list-item>
        <text:list-item>
          <text:p text:style-name="P9">crearea unui cadru procedural care să permită ocuparea posturilor necesare desfășurării activităților fundației.</text:p>
        </text:list-item>
      </text:list>
      <text:p text:style-name="P10">III. Impactul proiectului</text:p>
      <text:p text:style-name="Normal">Aprobarea procedurii va conduce la:</text:p>
      <text:list text:style-name="LFO2" text:continue-numbering="true">
        <text:list-item>
          <text:p text:style-name="P11">standardizarea procesului de recrutare și selecție;</text:p>
        </text:list-item>
        <text:list-item>
          <text:p text:style-name="P12">creșterea transparenței și obiectivității procesului de ocupare a posturilor;</text:p>
        </text:list-item>
        <text:list-item>
          <text:p text:style-name="P13">diminuarea riscului apariției unor practici neunitare în recrutarea personalului;</text:p>
        </text:list-item>
        <text:list-item>
          <text:p text:style-name="P14">asigurarea respectării principiilor privind conflictul de interese și incompatibilitățile;</text:p>
        </text:list-item>
        <text:list-item>
          <text:p text:style-name="P15">eficientizarea procesului de operaționalizare a activităților Fundației INNOCORE.</text:p>
        </text:list-item>
      </text:list>
      <text:p text:style-name="P16">IV. Aspecte financiare</text:p>
      <text:p text:style-name="Normal">Aprobarea procedurii nu generează, prin ea însăși, cheltuieli suplimentare la bugetul Fundației INNOCORE. Eventualele cheltuieli rezultate din angajarea personalului vor fi suportate în limita bugetului aprobat și cu respectarea organigramei și a statului de funcții.</text:p>
      <text:p text:style-name="P17">V. Temeiul legal</text:p>
      <text:p text:style-name="Normal">Proiectul de hotărâre este elaborat în temeiul art. 19 alin. (3) lit. g) din Statutul Fundației INNOCORE, potrivit căruia Consiliul Director aprobă organigrama, statul de funcții și numărul de personal.</text:p>
      <text:p text:style-name="P18">VI. Concluzii</text:p>
      <text:p text:style-name="Normal">Având în vedere necesitatea instituirii unei proceduri unitare, transparente și obiective privind recrutarea personalului<text:s/>temporar support al Funda<text:span text:style-name="T19">ției INNOCORE</text:span>, precum și asigurarea cadrului organizatoric necesar ocupării posturilor aprobate, se propune Consiliului Director al Fundației INNOCORE adoptarea Hotărârii privind aprobarea Procedurii de recrutare a personalului Fundației INNOCORE.</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nielapurcar@amnv.local</meta:initial-creator>
    <dc:creator>anielapurcar@amnv.local</dc:creator>
    <meta:creation-date>2026-08-07T13:55:00Z</meta:creation-date>
    <dc:date>2026-08-10T11:22:00Z</dc:date>
    <meta:template xlink:href="Normal" xlink:type="simple"/>
    <meta:editing-cycles>6</meta:editing-cycles>
    <meta:editing-duration>PT240S</meta:editing-duration>
    <meta:document-statistic meta:page-count="2" meta:paragraph-count="6" meta:word-count="457" meta:character-count="3059" meta:row-count="21" meta:non-whitespace-character-count="2608"/>
  </office:meta>
</office:document-meta>
</file>