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style:font-name="Times New Roman" fo:font-weight="bold" style:font-weight-asian="bold" style:font-weight-complex="bold"/>
    </style:style>
    <style:style style:name="P2" style:parent-style-name="Normal" style:family="paragraph">
      <style:paragraph-properties fo:text-align="center"/>
      <style:text-properties style:font-name="Times New Roman" fo:font-weight="bold" style:font-weight-asian="bold" style:font-weight-complex="bold"/>
    </style:style>
    <style:style style:name="P3" style:parent-style-name="Normal" style:family="paragraph">
      <style:paragraph-properties fo:text-align="center"/>
      <style:text-properties style:font-name="Times New Roman" fo:font-size="10pt" style:font-size-asian="10pt" style:font-size-complex="10pt"/>
    </style:style>
    <style:style style:name="P4" style:parent-style-name="Normal" style:family="paragraph">
      <style:paragraph-properties fo:text-align="justify"/>
      <style:text-properties style:font-name="Times New Roman" fo:font-weight="bold" style:font-weight-asian="bold" style:font-weight-complex="bold" fo:font-size="10pt" style:font-size-asian="10pt" style:font-size-complex="10pt"/>
    </style:style>
    <style:style style:name="P5" style:parent-style-name="Normal" style:family="paragraph">
      <style:paragraph-properties fo:text-align="justify"/>
      <style:text-properties style:font-name="Times New Roman" fo:font-size="10pt" style:font-size-asian="10pt" style:font-size-complex="10pt"/>
    </style:style>
    <style:style style:name="P6" style:parent-style-name="Normal" style:family="paragraph">
      <style:paragraph-properties fo:text-align="justify"/>
      <style:text-properties style:font-name="Times New Roman" fo:font-size="10pt" style:font-size-asian="10pt" style:font-size-complex="10pt"/>
    </style:style>
    <style:style style:name="P7" style:parent-style-name="Normal" style:family="paragraph">
      <style:paragraph-properties fo:text-align="justify"/>
      <style:text-properties style:font-name="Times New Roman" fo:font-size="10pt" style:font-size-asian="10pt" style:font-size-complex="10pt"/>
    </style:style>
    <style:style style:name="P8" style:parent-style-name="Normal" style:family="paragraph">
      <style:paragraph-properties fo:text-align="justify"/>
      <style:text-properties style:font-name="Times New Roman" fo:font-weight="bold" style:font-weight-asian="bold" style:font-weight-complex="bold" fo:font-size="10pt" style:font-size-asian="10pt" style:font-size-complex="10pt"/>
    </style:style>
    <style:style style:name="P9" style:parent-style-name="Normal" style:family="paragraph">
      <style:paragraph-properties fo:text-align="justify"/>
      <style:text-properties style:font-name="Times New Roman" fo:font-size="10pt" style:font-size-asian="10pt" style:font-size-complex="10pt"/>
    </style:style>
    <style:style style:name="P10" style:parent-style-name="Normal" style:list-style-name="LFO1" style:family="paragraph">
      <style:paragraph-properties fo:text-align="justify"/>
      <style:text-properties style:font-name="Times New Roman" fo:font-size="10pt" style:font-size-asian="10pt" style:font-size-complex="10pt"/>
    </style:style>
    <style:style style:name="P11" style:parent-style-name="Normal" style:list-style-name="LFO1" style:family="paragraph">
      <style:paragraph-properties fo:text-align="justify"/>
      <style:text-properties style:font-name="Times New Roman" fo:font-size="10pt" style:font-size-asian="10pt" style:font-size-complex="10pt"/>
    </style:style>
    <style:style style:name="P12" style:parent-style-name="Normal" style:list-style-name="LFO1" style:family="paragraph">
      <style:paragraph-properties fo:text-align="justify"/>
      <style:text-properties style:font-name="Times New Roman" fo:font-size="10pt" style:font-size-asian="10pt" style:font-size-complex="10pt"/>
    </style:style>
    <style:style style:name="P13" style:parent-style-name="Normal" style:family="paragraph">
      <style:paragraph-properties fo:text-align="justify"/>
      <style:text-properties style:font-name="Times New Roman" fo:font-weight="bold" style:font-weight-asian="bold" style:font-weight-complex="bold" fo:font-size="10pt" style:font-size-asian="10pt" style:font-size-complex="10pt"/>
    </style:style>
    <style:style style:name="P14" style:parent-style-name="Normal" style:family="paragraph">
      <style:paragraph-properties fo:text-align="justify"/>
      <style:text-properties style:font-name="Times New Roman" fo:font-size="10pt" style:font-size-asian="10pt" style:font-size-complex="10pt"/>
    </style:style>
    <style:style style:name="P15" style:parent-style-name="Normal" style:list-style-name="LFO2" style:family="paragraph">
      <style:paragraph-properties fo:text-align="justify"/>
      <style:text-properties style:font-name="Times New Roman" fo:font-size="10pt" style:font-size-asian="10pt" style:font-size-complex="10pt"/>
    </style:style>
    <style:style style:name="P16" style:parent-style-name="Normal" style:list-style-name="LFO2" style:family="paragraph">
      <style:paragraph-properties fo:text-align="justify"/>
      <style:text-properties style:font-name="Times New Roman" fo:font-size="10pt" style:font-size-asian="10pt" style:font-size-complex="10pt"/>
    </style:style>
    <style:style style:name="P17" style:parent-style-name="Normal" style:list-style-name="LFO2" style:family="paragraph">
      <style:paragraph-properties fo:text-align="justify"/>
      <style:text-properties style:font-name="Times New Roman" fo:font-size="10pt" style:font-size-asian="10pt" style:font-size-complex="10pt"/>
    </style:style>
    <style:style style:name="P18" style:parent-style-name="Normal" style:list-style-name="LFO2" style:family="paragraph">
      <style:paragraph-properties fo:text-align="justify"/>
      <style:text-properties style:font-name="Times New Roman" fo:font-size="10pt" style:font-size-asian="10pt" style:font-size-complex="10pt"/>
    </style:style>
    <style:style style:name="P19" style:parent-style-name="Normal" style:list-style-name="LFO2" style:family="paragraph">
      <style:paragraph-properties fo:text-align="justify"/>
      <style:text-properties style:font-name="Times New Roman" fo:font-size="10pt" style:font-size-asian="10pt" style:font-size-complex="10pt"/>
    </style:style>
    <style:style style:name="P20" style:parent-style-name="Normal" style:family="paragraph">
      <style:paragraph-properties fo:text-align="justify"/>
      <style:text-properties style:font-name="Times New Roman" fo:font-weight="bold" style:font-weight-asian="bold" style:font-weight-complex="bold" fo:font-size="10pt" style:font-size-asian="10pt" style:font-size-complex="10pt"/>
    </style:style>
    <style:style style:name="P21" style:parent-style-name="Normal" style:family="paragraph">
      <style:paragraph-properties fo:text-align="justify"/>
      <style:text-properties style:font-name="Times New Roman" fo:font-size="10pt" style:font-size-asian="10pt" style:font-size-complex="10pt"/>
    </style:style>
    <style:style style:name="P22" style:parent-style-name="Normal" style:family="paragraph">
      <style:paragraph-properties fo:text-align="justify"/>
      <style:text-properties style:font-name="Times New Roman" fo:font-weight="bold" style:font-weight-asian="bold" style:font-weight-complex="bold" fo:font-size="10pt" style:font-size-asian="10pt" style:font-size-complex="10pt"/>
    </style:style>
    <style:style style:name="P23" style:parent-style-name="Normal" style:family="paragraph">
      <style:paragraph-properties fo:text-align="justify"/>
      <style:text-properties style:font-name="Times New Roman" fo:font-size="10pt" style:font-size-asian="10pt" style:font-size-complex="10pt"/>
    </style:style>
    <style:style style:name="P24" style:parent-style-name="Normal" style:family="paragraph">
      <style:paragraph-properties fo:text-align="justify"/>
      <style:text-properties style:font-name="Times New Roman" fo:font-size="10pt" style:font-size-asian="10pt" style:font-size-complex="10pt"/>
    </style:style>
    <style:style style:name="P25" style:parent-style-name="Normal" style:family="paragraph">
      <style:paragraph-properties fo:text-align="justify"/>
      <style:text-properties style:font-name="Times New Roman" fo:font-weight="bold" style:font-weight-asian="bold" style:font-weight-complex="bold" fo:font-size="10pt" style:font-size-asian="10pt" style:font-size-complex="10pt"/>
    </style:style>
    <style:style style:name="P26" style:parent-style-name="Normal" style:family="paragraph">
      <style:paragraph-properties fo:text-align="justify"/>
      <style:text-properties style:font-name="Times New Roman" fo:font-size="10pt" style:font-size-asian="10pt" style:font-size-complex="10pt"/>
    </style:style>
    <style:style style:name="P27" style:parent-style-name="Normal" style:family="paragraph">
      <style:paragraph-properties fo:text-align="justify"/>
      <style:text-properties style:font-name="Times New Roman" fo:font-size="10pt" style:font-size-asian="10pt" style:font-size-complex="10pt"/>
    </style:style>
  </office:automatic-styles>
  <office:body>
    <office:text text:use-soft-page-breaks="true">
      <text:p text:style-name="P1">NOTĂ DE FUNDAMENTARE</text:p>
      <text:p text:style-name="P2">la Propunerea de Hotărâre nr.10 privind desemnarea Cenzorului Fundației INNOCORE</text:p>
      <text:p text:style-name="P3"/>
      <text:p text:style-name="P4">I. Descrierea situației actuale</text:p>
      <text:p text:style-name="P5">În vederea asigurării unui control financiar intern eficient și a respectării prevederilor Statutului Fundației INNOCORE, este necesară desemnarea unui cenzor care să exercite atribuțiile de control asupra activității financiar-economice a fundației.</text:p>
      <text:p text:style-name="P6">Potrivit Statutului Fundației INNOCORE, controlul activității financiar-economice este exercitat de un cenzor desemnat de Consiliul Director pentru un mandat de un an. Exercitarea acestei funcții contribuie la verificarea modului de administrare a patrimoniului, a utilizării resurselor financiare și la asigurarea respectării principiilor legalității, regularității și bunei gestiuni financiare.</text:p>
      <text:p text:style-name="P7">În acest scop, este necesară desemnarea persoanei care va exercita funcția de cenzor și aprobarea încheierii contractului de mandat care stabilește drepturile și obligațiile părților pe durata mandatului.</text:p>
      <text:p text:style-name="P8">II. Scopul proiectului de hotărâre</text:p>
      <text:p text:style-name="P9">Proiectul de hotărâre are ca obiect:</text:p>
      <text:list text:style-name="LFO1" text:continue-numbering="true">
        <text:list-item>
          <text:p text:style-name="P10">desemnarea cenzorului Fundației INNOCORE pentru un mandat de un an;</text:p>
        </text:list-item>
        <text:list-item>
          <text:p text:style-name="P11">aprobarea încheierii contractului de mandat cu persoana desemnată;</text:p>
        </text:list-item>
        <text:list-item>
          <text:p text:style-name="P12">mandatarea Președintelui Consiliului Director pentru semnarea contractului și îndeplinirea tuturor formalităților necesare punerii în aplicare a hotărârii.</text:p>
        </text:list-item>
      </text:list>
      <text:p text:style-name="P13">III. Impactul proiectului</text:p>
      <text:p text:style-name="P14">Adoptarea hotărârii va asigura:</text:p>
      <text:list text:style-name="LFO2" text:continue-numbering="true">
        <text:list-item>
          <text:p text:style-name="P15">exercitarea controlului financiar prevăzut de Statutul Fundației;</text:p>
        </text:list-item>
        <text:list-item>
          <text:p text:style-name="P16">verificarea modului de administrare a patrimoniului și a resurselor financiare;</text:p>
        </text:list-item>
        <text:list-item>
          <text:p text:style-name="P17">întocmirea rapoartelor de control și informarea Consiliului Director asupra situației economico-financiare a fundației;</text:p>
        </text:list-item>
        <text:list-item>
          <text:p text:style-name="P18">consolidarea mecanismelor de guvernanță, transparență și responsabilitate în administrarea patrimoniului fundației;</text:p>
        </text:list-item>
        <text:list-item>
          <text:p text:style-name="P19">respectarea obligațiilor statutare privind organizarea activității de control financiar.</text:p>
        </text:list-item>
      </text:list>
      <text:p text:style-name="P20">IV. Aspecte financiare</text:p>
      <text:p text:style-name="P21">Exercitarea mandatului de cenzor se realizează în baza unui contract de mandat civil, remunerația fiind stabilită conform modalității de calcul aprobate de Consiliul Director al Fundației INNOCORE și prevăzută în contractul de mandat. Cheltuielile aferente vor fi suportate din bugetul fundației, în limita fondurilor aprobate.</text:p>
      <text:p text:style-name="P22">V. Temeiul legal</text:p>
      <text:soft-page-break/>
      <text:p text:style-name="P23">Proiectul de hotărâre este întocmit în temeiul art. 37 din Statutul Fundației INNOCORE, potrivit căruia controlul activității financiar-economice este exercitat de un cenzor desemnat de Consiliul Director pentru un mandat de un an.</text:p>
      <text:p text:style-name="P24">Totodată, încheierea contractului de mandat are la bază prevederile Codului civil, ale Codului fiscal și dispozițiile Statutului Fundației INNOCORE privind organizarea activității de control financiar.</text:p>
      <text:p text:style-name="P25">VI. Concluzii</text:p>
      <text:p text:style-name="P26">Având în vedere necesitatea asigurării controlului financiar asupra activității Fundației INNOCORE, respectarea prevederilor statutare și instituirea cadrului contractual necesar exercitării mandatului de cenzor, se propune Consiliului Director aprobarea Hotărârii privind desemnarea Cenzorului Fundației INNOCORE, aprobarea încheierii contractului de mandat și mandatarea Președintelui Consiliului Director pentru semnarea acestuia.</text:p>
      <text:p text:style-name="P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nielapurcar@amnv.local</meta:initial-creator>
    <dc:creator>anielapurcar@amnv.local</dc:creator>
    <meta:creation-date>2026-08-07T13:59:00Z</meta:creation-date>
    <dc:date>2026-08-11T07:25:00Z</dc:date>
    <meta:template xlink:href="Normal" xlink:type="simple"/>
    <meta:editing-cycles>4</meta:editing-cycles>
    <meta:editing-duration>PT180S</meta:editing-duration>
    <meta:document-statistic meta:page-count="2" meta:paragraph-count="6" meta:word-count="467" meta:character-count="3125" meta:row-count="22" meta:non-whitespace-character-count="2664"/>
  </office:meta>
</office:document-meta>
</file>